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>
  <manifest:file-entry manifest:full-path="/" manifest:media-type="application/vnd.oasis.opendocument.tex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office:version="1.2">
  <office:automatic-styles/>
  <office:body>
    <office:text>
      <text:h text:outline-level="1">CONTRATOS PROGRAMADOS — EJERCICIO 2025</text:h>
      <text:p><text:span text:style-name="Ital">Organismo Autónomo Escuela Insular de Música de La Palma</text:span></text:p>
      <text:p><text:span text:style-name="Ital">En cumplimiento del artículo 28.1.b) de la Ley 12/2014, de 26 de diciembre, de transparencia de Canarias, del artículo 112.1.b) de la Ley 8/2015, de 1 de abril, de Cabildos Insulares, y de los artículos 28.4 y 134 de la Ley 9/2017, de 8 de noviembre, de Contratos del Sector Público (programación de la actividad de contratación y anuncios de información previa), se publica la relación de la contratación programada por la entidad para el ejercicio 2025, con su objeto, procedimiento, duración y presupuesto estimado.</text:span></text:p>
      <text:h text:outline-level="2">1. Marco y órgano de contratación</text:h>
      <text:p><text:span text:style-name="Bold">Órgano de contratación: </text:span><text:span>La Presidencia de la Escuela Insular de Música y, para los contratos que excedan de su ámbito, el Consejo Rector (Estatutos del Organismo Autónomo, artículos 16 y 9).</text:span></text:p>
      <text:p><text:span text:style-name="Bold">Modalidad de la contratación programada: </text:span><text:span>Dado el volumen del organismo, la contratación programada se concreta en el Plan de Inversiones del ejercicio (Capítulo VI) y en contratos menores. Todos los importes previstos se sitúan por debajo de los umbrales del contrato menor de la LCSP (suministros y servicios inferiores a 15.000 €; obras inferiores a 40.000 €).</text:span></text:p>
      <text:h text:outline-level="2">2. Plan de Inversiones 2025 (actuaciones programadas — Capítulo VI)</text:h>
      <text:p><text:span text:style-name="Bold">Maquinaria, instalaciones técnicas y utillaje (cód. 2025/001): </text:span><text:span>Presupuesto estimado: 1.000,00 €. Procedimiento: contrato menor de suministro. Duración: ejercicio 2025. Financiación: fondos propios.</text:span></text:p>
      <text:p><text:span text:style-name="Bold">Adquisición de mobiliario y enseres (cód. 2025/002): </text:span><text:span>Presupuesto estimado: 2.000,00 €. Procedimiento: contrato menor de suministro. Duración: ejercicio 2025. Financiación: fondos propios.</text:span></text:p>
      <text:p><text:span text:style-name="Bold">Equipos para procesos de información (cód. 2025/003): </text:span><text:span>Presupuesto estimado: 4.000,00 €. Procedimiento: contrato menor de suministro. Duración: ejercicio 2025. Financiación: fondos propios.</text:span></text:p>
      <text:p><text:span text:style-name="Bold">Adquisición de material instrumental, audiovisual y didáctico (cód. 2025/004): </text:span><text:span>Presupuesto estimado: 16.000,00 €. Procedimiento: contrato menor de suministro (por lotes). Duración: ejercicio 2025. Financiación: fondos propios.</text:span></text:p>
      <text:p><text:span text:style-name="Bold">Acondicionamiento de aulas (cód. 2025/005): </text:span><text:span>Presupuesto estimado: 10.000,00 €. Procedimiento: contrato menor de obra. Duración: ejercicio 2025. Financiación: fondos propios.</text:span></text:p>
      <text:p><text:span text:style-name="Bold">Aplicaciones informáticas (cód. 2025/006): </text:span><text:span>Presupuesto estimado: 2.000,00 €. Procedimiento: contrato menor de suministro. Duración: ejercicio 2025. Financiación: fondos propios.</text:span></text:p>
      <text:p><text:span text:style-name="Bold">Total del Plan de Inversiones 2025: </text:span><text:span>35.000,00 € (financiación íntegra con fondos propios).</text:span></text:p>
      <text:h text:outline-level="2">3. Otros contratos previstos (contratación menor de servicios y arrendamientos)</text:h>
      <text:p><text:span text:style-name="Bold">Arrendamiento de bien inmueble: </text:span><text:span>Objeto: local destinado a las aulas de percusión y a la Orquesta Sinfónica (calle Abenguareme nº 10, Santa Cruz de La Palma). Procedimiento: contrato menor. Duración: diez mensualidades del ejercicio 2025. Presupuesto estimado: 14.900,00 € (sin IGIC).</text:span></text:p>
      <text:p><text:span text:style-name="Bold">Servicios: </text:span><text:span>Objeto: servicios de agencia de viajes para el desplazamiento y la estancia del alumnado y profesorado (viaje de la Orquesta de Guitarras al Conservatorio Profesional «Adolfo Salazar» de Madrid). Procedimiento: contrato menor. Duración: hasta el 18 de mayo de 2025. Presupuesto estimado: 14.990,00 € (exento de IGIC).</text:span></text:p>
      <text:p><text:span text:style-name="Bold">Otras necesidades recurrentes: </text:span><text:span>El resto de necesidades (seguros, suministros, mantenimiento y conservación, etc.) se cubre mediante contratos menores conforme van surgiendo durante el ejercicio, publicándose en los apartados de «Contratos» del portal de transparencia.</text:span></text:p>
      <text:p><text:span text:style-name="Ital">Importes estimados con cargo al Presupuesto del ejercicio 2025. El detalle de los contratos efectivamente adjudicados se publica en los apartados «Contratos adjudicados» y «Contratos menores» de este portal.</text:span></text:p>
      <text:p><text:span text:style-name="Ital">Información publicada a efectos del cumplimiento de las obligaciones de publicidad activa. Escuela Insular de Música de La Palma, ejercicio 2025.</text:span></text:p>
    </office:tex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office:version="1.2">
  <office:styles>
    <style:style style:name="Ital" style:family="text" style:display-name="Ital">
      <style:text-properties fo:font-style="italic" style:font-style-asian="italic"/>
    </style:style>
    <style:style style:name="Bold" style:family="text" style:display-name="Bold">
      <style:text-properties fo:font-weight="bold" style:font-weight-asian="bold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xmlns:table="urn:oasis:names:tc:opendocument:xmlns:table:1.0" office:version="1.2">
  <office:meta>
    <meta:generator>ODFPY/1.4.1</meta:generator>
  </office:meta>
</office:document-meta>
</file>