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office:version="1.2">
  <office:automatic-styles/>
  <office:body>
    <office:text>
      <text:h text:outline-level="1">DATOS ESTADÍSTICOS DE CONTRATACIÓN POR PROCEDIMIENTO DE ADJUDICACIÓN</text:h>
      <text:p><text:span text:style-name="Ital">Organismo Autónomo Escuela Insular de Música de La Palma · Ejercicio 2025</text:span></text:p>
      <text:p><text:span text:style-name="Ital">En cumplimiento del artículo 8.1 de la Ley 19/2013, de 9 de diciembre, y del artículo 28.2.b) de la Ley 12/2014, de 26 de diciembre, de transparencia de Canarias, se publican los datos estadísticos sobre el porcentaje, en volumen presupuestario, de los contratos adjudicados a través de cada uno de los procedimientos previstos en la legislación de contratos del sector público, referidos al ejercicio 2025.</text:span></text:p>
      <text:h text:outline-level="2">1. Conclusión</text:h>
      <text:p><text:span text:style-name="Bold">Resultado del ejercicio 2025: </text:span><text:span>El 100 % del volumen presupuestario de la contratación adjudicada por la entidad durante el ejercicio 2025 corresponde a CONTRATOS MENORES. No se ha adjudicado ningún contrato mediante otros procedimientos de la Ley 9/2017, de Contratos del Sector Público.</text:span></text:p>
      <text:h text:outline-level="2">2. Porcentaje por procedimiento (sobre el volumen total adjudicado en 2025)</text:h>
      <text:p><text:span text:style-name="Bold">Contratos menores: </text:span><text:span>100 %.</text:span></text:p>
      <text:p><text:span text:style-name="Bold">Procedimiento abierto: </text:span><text:span>0 %.</text:span></text:p>
      <text:p><text:span text:style-name="Bold">Procedimiento abierto simplificado: </text:span><text:span>0 %.</text:span></text:p>
      <text:p><text:span text:style-name="Bold">Procedimiento restringido: </text:span><text:span>0 %.</text:span></text:p>
      <text:p><text:span text:style-name="Bold">Procedimiento negociado con publicidad: </text:span><text:span>0 %.</text:span></text:p>
      <text:p><text:span text:style-name="Bold">Procedimiento negociado sin publicidad: </text:span><text:span>0 %.</text:span></text:p>
      <text:p><text:span text:style-name="Bold">Otros procedimientos (diálogo competitivo, asociación para la innovación, etc.): </text:span><text:span>0 %.</text:span></text:p>
      <text:h text:outline-level="2">3. Detalle de los contratos adjudicados en 2025</text:h>
      <text:p><text:span text:style-name="Bold">Contrato menor de arrendamiento de bien inmueble: </text:span><text:span>Local en la calle Abenguareme nº 10 de Santa Cruz de La Palma, destinado a las aulas de percusión y a la Orquesta Sinfónica de la Escuela. Adjudicatario: ISAEL Y EDUARDO CASTRO, S.L. Importe de adjudicación: 14.900,00 € (sin IGIC; diez mensualidades de 1.490,00 €).</text:span></text:p>
      <text:p><text:span text:style-name="Bold">Contrato menor de servicios: </text:span><text:span>Servicios de agencia de viajes para el desplazamiento y la estancia del alumnado y profesorado en el viaje de la Orquesta de Guitarras al Conservatorio Profesional «Adolfo Salazar» de Madrid (mayo de 2025). Adjudicatario: BTRAVEL. Importe de adjudicación: 14.990,00 € (exento de IGIC).</text:span></text:p>
      <text:p><text:span text:style-name="Bold">Volumen total adjudicado en 2025: </text:span><text:span>29.890,00 € (importes de adjudicación, sin IGIC), el 100 % mediante contratos menores (2 contratos).</text:span></text:p>
      <text:p><text:span text:style-name="Ital">Importes de adjudicación. El detalle de cada contrato está publicado en los apartados «Contratos adjudicados», «Contratos menores» y «Contratos formalizados» de este portal de transparencia.</text:span></text:p>
      <text:p><text:span text:style-name="Ital">Información publicada a efectos del cumplimiento de las obligaciones de publicidad activa. Escuela Insular de Música de La Palma, ejercicio 2025.</text:span>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office:version="1.2">
  <office:styles>
    <style:style style:name="Ital" style:family="text" style:display-name="Ital">
      <style:text-properties fo:font-style="italic" style:font-style-asian="italic"/>
    </style:style>
    <style:style style:name="Bold" style:family="text" style:display-name="Bold">
      <style:text-properties fo:font-weight="bold" style:font-weight-asian="bold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office:version="1.2">
  <office:meta>
    <meta:generator>ODFPY/1.4.1</meta:generator>
  </office:meta>
</office:document-meta>
</file>