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table="urn:oasis:names:tc:opendocument:xmlns:table:1.0" xmlns:draw="urn:oasis:names:tc:opendocument:xmlns:drawing:1.0" xmlns:svg="urn:oasis:names:tc:opendocument:xmlns:svg-compatible:1.0" xmlns:xlink="http://www.w3.org/1999/xlink" xmlns:manifest="urn:oasis:names:tc:opendocument:xmlns:manifest:1.0" xmlns:chart="urn:oasis:names:tc:opendocument:xmlns:chart:1.0" xmlns:presentation="urn:oasis:names:tc:opendocument:xmlns:presentation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Pictures/D91C411EB66A4AE89488059A68AEAF7B.png" manifest:media-type="image/png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table="urn:oasis:names:tc:opendocument:xmlns:table:1.0" xmlns:draw="urn:oasis:names:tc:opendocument:xmlns:drawing:1.0" xmlns:svg="urn:oasis:names:tc:opendocument:xmlns:svg-compatible:1.0" xmlns:xlink="http://www.w3.org/1999/xlink" xmlns:manifest="urn:oasis:names:tc:opendocument:xmlns:manifest:1.0" office:version="1.2">
  <office:automatic-styles>
    <style:style style:name="hc" style:family="table-cell" style:display-name="hc">
      <style:table-cell-properties fo:background-color="#242422"/>
      <style:text-properties fo:font-weight="bold" fo:color="#FFFFFF"/>
    </style:style>
    <style:style style:name="wrap" style:family="table-cell" style:display-name="wrap">
      <style:table-cell-properties fo:wrap-option="wrap"/>
    </style:style>
  </office:automatic-styles>
  <office:body>
    <office:spreadsheet>
      <table:table table:name="Datos">
        <table:table-column/>
        <table:table-column/>
        <table:table-row>
          <table:table-cell>
            <text:p><draw:frame svg:width="3cm" svg:height="1.53cm" text:anchor-type="paragraph"><draw:image xlink:href="Pictures/D91C411EB66A4AE89488059A68AEAF7B.png"/></draw:frame></text:p>
          </table:table-cell>
          <table:table-cell>
            <text:p>USO DEL CANAL INTERNO DE INFORMACIÓN (LEY 2/2023)</text:p>
          </table:table-cell>
        </table:table-row>
        <table:table-row>
          <table:table-cell>
            <text:p>Escuela Insular de Música de La Palma</text:p>
          </table:table-cell>
        </table:table-row>
        <table:table-row/>
        <table:table-row>
          <table:table-cell table:style-name="hc">
            <text:p>Aspecto</text:p>
          </table:table-cell>
          <table:table-cell table:style-name="hc">
            <text:p>Detalle</text:p>
          </table:table-cell>
        </table:table-row>
        <table:table-row>
          <table:table-cell table:style-name="wrap" office:value-type="string">
            <text:p>Entidad</text:p>
          </table:table-cell>
          <table:table-cell table:style-name="wrap" office:value-type="string">
            <text:p>Escuela Insular de Música de La Palma (O.A. del Cabildo Insular de La Palma)</text:p>
          </table:table-cell>
        </table:table-row>
        <table:table-row>
          <table:table-cell table:style-name="wrap" office:value-type="string">
            <text:p>Canal interno</text:p>
          </table:table-cell>
          <table:table-cell table:style-name="wrap" office:value-type="string">
            <text:p>Sistema interno de información del Cabildo (plataforma GlobaLeaks)</text:p>
          </table:table-cell>
        </table:table-row>
        <table:table-row>
          <table:table-cell table:style-name="wrap" office:value-type="string">
            <text:p>Acceso</text:p>
          </table:table-cell>
          <table:table-cell table:style-name="wrap" office:value-type="string">
            <text:p>https://buzonantifraude.cabildodelapalma.es:32769/</text:p>
          </table:table-cell>
        </table:table-row>
        <table:table-row>
          <table:table-cell table:style-name="wrap" office:value-type="string">
            <text:p>Marco legal</text:p>
          </table:table-cell>
          <table:table-cell table:style-name="wrap" office:value-type="string">
            <text:p>Directiva (UE) 2019/1937; Ley 2/2023</text:p>
          </table:table-cell>
        </table:table-row>
        <table:table-row>
          <table:table-cell table:style-name="wrap" office:value-type="string">
            <text:p>Vía externa</text:p>
          </table:table-cell>
          <table:table-cell table:style-name="wrap" office:value-type="string">
            <text:p>Autoridad Independiente de Protección del Informante (A.A.I.) y Ministerio Fiscal</text:p>
          </table:table-cell>
        </table:table-row>
        <table:table-row>
          <table:table-cell table:style-name="wrap" office:value-type="string">
            <text:p>Acuse de recibo</text:p>
          </table:table-cell>
          <table:table-cell table:style-name="wrap" office:value-type="string">
            <text:p>7 días naturales</text:p>
          </table:table-cell>
        </table:table-row>
        <table:table-row>
          <table:table-cell table:style-name="wrap" office:value-type="string">
            <text:p>Plazo de resolución</text:p>
          </table:table-cell>
          <table:table-cell table:style-name="wrap" office:value-type="string">
            <text:p>3 meses (ampliable a 3 más)</text:p>
          </table:table-cell>
        </table:table-row>
        <table:table-row>
          <table:table-cell table:style-name="wrap" office:value-type="string">
            <text:p>Garantías</text:p>
          </table:table-cell>
          <table:table-cell table:style-name="wrap" office:value-type="string">
            <text:p>Confidencialidad, anonimato opcional, no represalias, protección de datos (RGPD/LOPDGDD)</text:p>
          </table:table-cell>
        </table:table-row>
        <table:table-row/>
        <table:table-row>
          <table:table-cell>
            <text:p>Descripción del uso del canal interno de información y de los principios esenciales del procedimiento de gestión, conforme a los artículos 5 y 6 de la Ley 2/2023, de 20 de febrero. Documento en formato abierto y reutilizable. Escuela Insular de Música de La Palma.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table="urn:oasis:names:tc:opendocument:xmlns:table:1.0" xmlns:draw="urn:oasis:names:tc:opendocument:xmlns:drawing:1.0" xmlns:svg="urn:oasis:names:tc:opendocument:xmlns:svg-compatible:1.0" xmlns:xlink="http://www.w3.org/1999/xlink" xmlns:manifest="urn:oasis:names:tc:opendocument:xmlns:manifest:1.0" office:version="1.2">
  <office:styles/>
  <office:automatic-styles/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table="urn:oasis:names:tc:opendocument:xmlns:table:1.0" xmlns:draw="urn:oasis:names:tc:opendocument:xmlns:drawing:1.0" xmlns:svg="urn:oasis:names:tc:opendocument:xmlns:svg-compatible:1.0" xmlns:xlink="http://www.w3.org/1999/xlink" xmlns:manifest="urn:oasis:names:tc:opendocument:xmlns:manifest:1.0" xmlns:chart="urn:oasis:names:tc:opendocument:xmlns:chart:1.0" xmlns:presentation="urn:oasis:names:tc:opendocument:xmlns:presentation:1.0" office:version="1.2">
  <office:meta>
    <meta:generator>ODFPY/1.4.1</meta:generator>
  </office:meta>
</office:document-meta>
</file>